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/>
    </style:style>
    <style:style style:name="T2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5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6" style:parent-style-name="Fonteparág.padrão" style:family="text">
      <style:text-properties style:font-name="Open Sans" style:font-name-complex="Calibri" fo:color="#333333" fo:font-size="11pt" style:font-size-asian="11pt" style:font-size-complex="11pt"/>
    </style:style>
    <style:style style:name="T7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8" style:parent-style-name="Fonteparág.padrão" style:family="text">
      <style:text-properties style:font-name="Open Sans" style:font-name-complex="Calibri" fo:color="#333333" fo:font-size="11pt" style:font-size-asian="11pt" style:font-size-complex="11pt"/>
    </style:style>
    <style:style style:name="P9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10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11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2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13" style:parent-style-name="Fonteparág.padrão" style:family="text">
      <style:text-properties style:font-name="Open Sans" style:font-name-complex="Calibri" fo:color="#333333" fo:font-size="11pt" style:font-size-asian="11pt" style:font-size-complex="11pt"/>
    </style:style>
    <style:style style:name="T1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15" style:parent-style-name="Fonteparág.padrão" style:family="text">
      <style:text-properties style:font-name="Open Sans" style:font-name-complex="Open Sans" fo:color="#333333" fo:font-size="11pt" style:font-size-asian="11pt" style:font-size-complex="11pt"/>
    </style:style>
    <style:style style:name="T16" style:parent-style-name="Fonteparág.padrão" style:family="text">
      <style:text-properties style:font-name="Open Sans" style:font-name-complex="Open Sans" fo:color="#333333" fo:font-size="11pt" style:font-size-asian="11pt" style:font-size-complex="11pt"/>
    </style:style>
    <style:style style:name="P17" style:parent-style-name="Standarduser" style:family="paragraph">
      <style:text-properties style:font-name="Calibri" style:font-name-complex="Lucida Sans" fo:font-size="11pt" style:font-size-asian="11pt" style:font-size-complex="11pt"/>
    </style:style>
    <style:style style:name="T18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19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0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22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23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24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5" style:parent-style-name="Textbodyuser" style:family="paragraph">
      <style:paragraph-properties fo:margin-bottom="0in"/>
    </style:style>
    <style:style style:name="T26" style:parent-style-name="Fonteparág.padrão" style:family="text">
      <style:text-properties style:font-name="Calibri" style:font-name-complex="Calibri" fo:color="#333333" fo:font-size="11pt" style:font-size-asian="11pt" style:font-size-complex="11pt"/>
    </style:style>
    <style:style style:name="P27" style:parent-style-name="Textbodyuser" style:family="paragraph">
      <style:paragraph-properties fo:margin-bottom="0in"/>
    </style:style>
    <style:style style:name="T28" style:parent-style-name="Fonteparág.padrão" style:family="text">
      <style:text-properties style:font-name="Calibri" style:font-name-complex="Calibri" fo:color="#333333" fo:font-size="11pt" style:font-size-asian="11pt" style:font-size-complex="11pt"/>
    </style:style>
    <style:style style:name="T29" style:parent-style-name="StrongEmphasis" style:family="text">
      <style:text-properties style:font-name="Calibri" style:font-name-complex="Calibri" fo:font-weight="normal" style:font-weight-asian="normal" style:font-weight-complex="normal" fo:color="#000000" fo:font-size="11pt" style:font-size-asian="11pt" style:font-size-complex="11pt"/>
    </style:style>
    <style:style style:name="P30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3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2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3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5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6" style:parent-style-name="Fonteparág.padrão" style:family="text">
      <style:text-properties style:font-name="Calibri" style:font-name-complex="Calibri" fo:color="#000000" fo:font-size="11pt" style:font-size-asian="11pt" style:font-size-complex="11pt"/>
    </style:style>
    <style:style style:name="P37" style:parent-style-name="Standarduser" style:family="paragraph">
      <style:text-properties style:font-name="Calibri" style:font-name-complex="Lucida Sans" fo:font-size="11pt" style:font-size-asian="11pt" style:font-size-complex="11pt"/>
    </style:style>
    <style:style style:name="T38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39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0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42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43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5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6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7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8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49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0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2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53" style:parent-style-name="Standarduser" style:family="paragraph">
      <style:text-properties style:font-name="Calibri" style:font-name-complex="Lucida Sans" fo:font-weight="bold" style:font-weight-asian="bold" style:font-weight-complex="bold" fo:font-size="11pt" style:font-size-asian="11pt" style:font-size-complex="11pt"/>
    </style:style>
    <style:style style:name="T5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5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56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7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8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59" style:parent-style-name="Fonteparág.padrão" style:family="text">
      <style:text-properties style:font-name="Calibri" style:font-name-complex="Calibri" fo:font-size="11pt" style:font-size-asian="11pt" style:font-size-complex="11pt" fo:background-color="#FFFFFF"/>
    </style:style>
    <style:style style:name="P60" style:parent-style-name="Standarduser" style:family="paragraph">
      <style:text-properties style:font-name="Calibri" style:font-name-complex="Lucida Sans" fo:font-size="11pt" style:font-size-asian="11pt" style:font-size-complex="11pt"/>
    </style:style>
    <style:style style:name="T6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62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3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6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65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66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67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68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9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0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2" style:parent-style-name="Fonteparág.padrão" style:family="text">
      <style:text-properties style:font-name="Open Sans" style:font-name-complex="Calibri" fo:color="#333333" fo:font-size="11pt" style:font-size-asian="11pt" style:font-size-complex="11pt"/>
    </style:style>
    <style:style style:name="P73" style:parent-style-name="Standarduser" style:family="paragraph">
      <style:text-properties style:font-name="Calibri" style:font-name-complex="Calibri" fo:font-size="11pt" style:font-size-asian="11pt" style:font-size-complex="11pt"/>
    </style:style>
    <style:style style:name="T7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5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76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7" style:parent-style-name="Fonteparág.padrão" style:family="text">
      <style:text-properties style:font-name="Calibri" style:font-name-complex="Calibri" fo:font-weight="bold" style:font-weight-asian="bold" style:font-weight-complex="bold" fo:color="#333333" fo:font-size="11pt" style:font-size-asian="11pt" style:font-size-complex="11pt"/>
    </style:style>
    <style:style style:name="T78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79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80" style:parent-style-name="Standarduser" style:family="paragraph">
      <style:text-properties style:font-name="Calibri" style:font-name-complex="Lucida Sans" fo:font-size="11pt" style:font-size-asian="11pt" style:font-size-complex="11pt"/>
    </style:style>
    <style:style style:name="T81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82" style:parent-style-name="Fonteparág.padrã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83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T84" style:parent-style-name="Fonteparág.padrão" style:family="text">
      <style:text-properties style:font-name="Calibri" style:font-name-complex="Calibri" fo:font-size="11pt" style:font-size-asian="11pt" style:font-size-complex="11pt"/>
    </style:style>
    <style:style style:name="P85" style:parent-style-name="Standarduser" style:family="paragraph">
      <style:paragraph-properties fo:text-align="justify"/>
    </style:style>
    <style:style style:name="T86" style:parent-style-name="Fonteparág.padrão" style:family="text">
      <style:text-properties style:font-name="Calibri" style:font-name-complex="Calibri" fo:font-size="11pt" style:font-size-asian="11pt" style:font-size-complex="11pt" fo:background-color="#FFFFFF"/>
    </style:style>
    <style:style style:name="P87" style:parent-style-name="Textbody" style:family="paragraph">
      <style:paragraph-properties style:line-height-at-least="0.1875in"/>
      <style:text-properties fo:color="#333333"/>
    </style:style>
    <style:style style:name="P88" style:parent-style-name="Textbody" style:family="paragraph">
      <style:paragraph-properties style:line-height-at-least="0.1875in"/>
      <style:text-properties style:font-name="Open Sans" fo:color="#333333" fo:font-size="9pt" style:font-size-asian="9pt"/>
    </style:style>
    <style:style style:name="P89" style:parent-style-name="Textbody" style:family="paragraph">
      <style:paragraph-properties fo:margin-top="0.1041in"/>
      <style:text-properties style:font-name="Open Sans" fo:color="#333333" fo:font-size="9pt" style:font-size-asian="9pt"/>
    </style:style>
  </office:automatic-styles>
  <office:body>
    <office:text text:use-soft-page-breaks="true">
      <text:p text:style-name="P1"><text:span text:style-name="T2">GRUPO I – ENTIDADES/ÓRGÃOS GOVERNAMENTAIS</text:span></text:p>
      <text:p text:style-name="Standarduser"><text:span text:style-name="T3">a)<text:s/></text:span><text:span text:style-name="T4">Secretaria Municipal de Saúde:</text:span></text:p>
      <text:p text:style-name="Standarduser"><text:span text:style-name="T5">Titular:<text:s/></text:span><text:span text:style-name="T6">Carla Vanessa Medinger</text:span></text:p>
      <text:p text:style-name="Standarduser"><text:span text:style-name="T7">Suplente:<text:s/></text:span><text:span text:style-name="T8">Bianca Cristina Muller.</text:span></text:p>
      <text:p text:style-name="P9"/>
      <text:p text:style-name="Standarduser"><text:span text:style-name="T10">b)<text:s/></text:span><text:span text:style-name="T11">Secretaria Municipal de Agricultura e Desenvolvimento Rural:</text:span></text:p>
      <text:p text:style-name="Standarduser"><text:span text:style-name="T12">Titular:<text:s/></text:span><text:span text:style-name="T13"><text:s/>Beatriz da Silva</text:span></text:p>
      <text:p text:style-name="Standarduser"><text:span text:style-name="T14">Suplente:<text:s/></text:span><text:span text:style-name="T15"><text:s/></text:span><text:span text:style-name="T16">Elionéti dos Santos Silva</text:span></text:p>
      <text:p text:style-name="P17"/>
      <text:p text:style-name="Standarduser"><text:span text:style-name="T18">c)<text:s/></text:span><text:span text:style-name="T19">Secretaria Municipal de Desenvolvimento Econômico, Habitação e Meio Ambiente:</text:span></text:p>
      <text:p text:style-name="Standarduser"><text:span text:style-name="T20">Meio Ambiente</text:span></text:p>
      <text:p text:style-name="Standarduser"><text:span text:style-name="T21">Titular: Priscilla da Silva Kiscporski</text:span></text:p>
      <text:p text:style-name="Standarduser"><text:span text:style-name="T22">Suplente: Rodrigo Beck Saldanha</text:span></text:p>
      <text:p text:style-name="P23"/>
      <text:p text:style-name="Standarduser"><text:span text:style-name="T24">Projetos</text:span></text:p>
      <text:p text:style-name="P25"><text:span text:style-name="T26">Titular: Kelly Keiko Tireli Orita</text:span></text:p>
      <text:p text:style-name="P27"><text:span text:style-name="T28">Suplente:<text:s/></text:span><text:span text:style-name="T29">Victor Teixeira</text:span></text:p>
      <text:p text:style-name="P30"/>
      <text:p text:style-name="Standarduser"><text:span text:style-name="T31">f)<text:s/></text:span><text:span text:style-name="T32">APA do Banhado Grande:</text:span></text:p>
      <text:p text:style-name="Standarduser"><text:span text:style-name="T33">Titular:</text:span><text:span text:style-name="T34"><text:s/>Letícia Rolim Vianna</text:span></text:p>
      <text:p text:style-name="Standarduser"><text:span text:style-name="T35">Suplente:<text:s/></text:span><text:span text:style-name="T36">Cecilia Schüler Nin</text:span></text:p>
      <text:p text:style-name="P37"/>
      <text:p text:style-name="Standarduser"><text:span text:style-name="T38">g)<text:s/></text:span><text:span text:style-name="T39">Emater/RS-Ascar:</text:span></text:p>
      <text:p text:style-name="Standarduser"><text:span text:style-name="T40">Titular: Paulo da Silva Viegas</text:span></text:p>
      <text:p text:style-name="Standarduser"><text:span text:style-name="T41">Suplente: Liane Ester Diedrich</text:span></text:p>
      <text:p text:style-name="P42"/>
      <text:p text:style-name="Standarduser"><text:span text:style-name="T43">GRUPO II – REPRESENTANTES DA SOCIEDADE CIVIL</text:span></text:p>
      <text:p text:style-name="Standarduser"><text:span text:style-name="T44">a)<text:s/></text:span><text:span text:style-name="T45">Associação de moradores de Glorinha</text:span></text:p>
      <text:p text:style-name="Standarduser"><text:span text:style-name="T46">Entidade: Condomínio Flor do Campo</text:span></text:p>
      <text:p text:style-name="Standarduser"><text:span text:style-name="T47">Titular: <text:s/>Rodrigo Luis Antoniazzi</text:span></text:p>
      <text:p text:style-name="Standarduser"><text:span text:style-name="T48">Suplente: Adriana Friedrich Antoniazzi</text:span></text:p>
      <text:p text:style-name="Standarduser"/>
      <text:p text:style-name="Standarduser"><text:span text:style-name="T49">Entidade: Associação de<text:s/></text:span><text:span text:style-name="T50">Moradores do Passo Grande</text:span></text:p>
      <text:p text:style-name="Standarduser"><text:span text:style-name="T51">Titular: Alzira Gonçalves Cardoso</text:span></text:p>
      <text:p text:style-name="Standarduser"><text:span text:style-name="T52">Suplente: Aurea Cardoso</text:span></text:p>
      <text:p text:style-name="Standarduser"/>
      <text:p text:style-name="P53"/>
      <text:p text:style-name="Standarduser"><text:span text:style-name="T54">c)<text:s/></text:span><text:span text:style-name="T55">Associação ambientalista de atuação no Município</text:span></text:p>
      <text:p text:style-name="Standarduser"><text:span text:style-name="T56">Entidade:<text:s/></text:span><text:span text:style-name="T57">APN-VG</text:span></text:p>
      <text:p text:style-name="Standarduser"><text:span text:style-name="T58">Titular: Dirceu Nunes Fernandes</text:span></text:p>
      <text:p text:style-name="Standarduser"><text:span text:style-name="T59">Suplente: Leandro da Silveira Martins</text:span></text:p>
      <text:p text:style-name="P60"/>
      <text:p text:style-name="Standarduser"><text:span text:style-name="T61">d)<text:s/></text:span><text:span text:style-name="T62">Rotary Club Glorinha</text:span><text:span text:style-name="T63">:</text:span></text:p>
      <text:p text:style-name="Standarduser"><text:span text:style-name="T64">Titular: <text:s/>Paulo José Silveira Correa</text:span></text:p>
      <text:p text:style-name="Standarduser"><text:span text:style-name="T65">Suplente: <text:s/>Lauro Oliveira da Silva</text:span></text:p>
      <text:p text:style-name="P66"/>
      <text:p text:style-name="Standarduser"><text:span text:style-name="T67">f)<text:s/></text:span><text:span text:style-name="T68">Sindicato Rural de Gravataí/Glorinha:</text:span></text:p>
      <text:p text:style-name="Standarduser"><text:span text:style-name="T69">Titular: Manoel Ignácio Vieira<text:s/></text:span><text:span text:style-name="T70">Valim <text:s text:c="2"/></text:span></text:p>
      <text:p text:style-name="Standarduser"><text:span text:style-name="T71">Suplente:<text:s/></text:span><text:span text:style-name="T72">Silvana  Isabel Narciso</text:span></text:p>
      <text:p text:style-name="P73"/>
      <text:p text:style-name="Standarduser"><text:span text:style-name="T74">g)<text:s/></text:span><text:span text:style-name="T75">Associação de catadores de materiais recicláveis de atuação em Glorinha:</text:span></text:p>
      <text:p text:style-name="Standarduser"><text:span text:style-name="T76">Entidade:<text:s/></text:span><text:span text:style-name="T77">Cooperativa de Trabalho de Reciclagem do Município De Glorinha - COOPERTRAG</text:span></text:p>
      <text:p text:style-name="Standarduser"><text:span text:style-name="T78">Titular: Sérgio</text:span></text:p>
      <text:soft-page-break/>
      <text:p text:style-name="Standarduser"><text:span text:style-name="T79">Suplente: Daiani</text:span></text:p>
      <text:p text:style-name="P80"/>
      <text:p text:style-name="Standarduser"><text:span text:style-name="T81">h)<text:s/></text:span><text:span text:style-name="T82">Indústria e Comércio</text:span></text:p>
      <text:p text:style-name="Standarduser"><text:span text:style-name="T83">Entidade: Fibraplac</text:span></text:p>
      <text:p text:style-name="Standarduser"><text:span text:style-name="T84">Titular: <text:s/>Iona Souza Lemmertz</text:span></text:p>
      <text:p text:style-name="P85"><text:span text:style-name="T86">Suplente: Tamires Dihl Ramos</text:span></text:p>
      <text:p text:style-name="Standard"/>
      <text:p text:style-name="Standard"/>
      <text:p text:style-name="P87"/>
      <text:p text:style-name="P88"/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elanormal1" style:display-name="Tabela normal1" style:family="paragraph">
      <style:text-properties style:font-name-complex="Liberation Serif" fo:hyphenate="false"/>
    </style:style>
    <style:style style:name="Textbodyuser" style:display-name="Text body (user)" style:family="paragraph" style:parent-style-name="Standard">
      <style:paragraph-properties fo:margin-bottom="0.0972in" fo:line-height="115%"/>
      <style:text-properties fo:hyphenate="false"/>
    </style:style>
    <style:style style:name="Standarduser" style:display-name="Standard (user)" style:family="paragraph">
      <style:text-properties style:font-name-complex="Liberation Serif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Ênfase" style:display-name="Ênfase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Prisclila Silva</dc:creator>
    <meta:creation-date>2026-03-16T10:00:00Z</meta:creation-date>
    <dc:date>2026-05-15T11:42:00Z</dc:date>
    <meta:print-date>2026-03-26T08:16:00Z</meta:print-date>
    <meta:template xlink:href="Normal.dotm" xlink:type="simple"/>
    <meta:editing-cycles>2</meta:editing-cycles>
    <meta:editing-duration>PT87540S</meta:editing-duration>
    <meta:document-statistic meta:page-count="2" meta:paragraph-count="3" meta:word-count="256" meta:character-count="1637" meta:row-count="11" meta:non-whitespace-character-count="1384"/>
  </office:meta>
</office:document-meta>
</file>